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26cddd18306456e15bc89d82e71d6b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1_tag_8"/><text:bookmark-start text:name="__RefHeading___tag_8_-_der_nordosten_1"/><text:bookmark-start text:name="tag_8_-_der_nordosten"/>Tag 8 - Der Nordosten<text:bookmark-end text:name="__RefHeading___tag_8_-_der_nordosten_1"/><text:bookmark-end text:name="tag_8_-_der_nordosten"/></text:h>
      <text:p text:style-name="Text_20_body">Tag 2 auf Island führte uns von Pórshöfn über die Melrakkasletta-Halbinsel nach Húsavik. Bei bewölktem Himmel und sehr viel Wind erlebten wir die sehr verlassen wirkende Gegend. Häufig wechselte die Natur zwischen Steinwüste und unterschiedlich bewachsener Erde hin und her. Ungefähr in der Mitte der Halbinsel wanderten wir zum nördlichsten Punkt Islands, der außer einem Leuchtturm und viel Meer nichts weiter bot. Wie bereits gestern gab es entlang des Ufers immer wieder jede Menge Treibholz, das wohl aus Sibirien stammen soll. Kurz vor Húsavik ereilte uns dann der erste, ordentliche Regenguß. Zum Glück konnten wir die Zelte danach halbwegs im Trockenen aufbauen. Zum Abendessen gab es dann Pizza (Käse!) bzw. Burger in einem gemütlichen Restaurant.</text:p>
      <text:p text:style-name="Text_20_body"><draw:frame draw:style-name="mediacenter" draw:name="Käsepizza Legend" text:anchor-type="paragraph" draw:z-index="0" svg:width="16.933333333333cm"><draw:text-box><text:p text:style-name="legendcenter"><draw:frame draw:style-name="mediacenter" draw:name="Käsepizza" text:anchor-type="paragraph" draw:z-index="0" svg:width="16.933333333333cm" svg:height="12.7cm"><draw:image xlink:href="Pictures/e26cddd18306456e15bc89d82e71d6bb.jpg" xlink:type="simple" xlink:show="embed" xlink:actuate="onLoad"/></draw:frame>Käsepizza</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6:20</meta:creation-date>
    <dc:creator>Generated</dc:creator>
    <dc:date>2026-09-12T19::46:20</dc:date>
    <dc:language>en-US</dc:language>
    <meta:editing-cycles>1</meta:editing-cycles>
    <meta:editing-duration>PT0S</meta:editing-duration>
    <dc:title>blog:island:2013:0811_tag_8</dc:title>
  </office:meta>
</office:document-meta>
</file>