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3baa9f00e52abf9281ce8a158982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8_tag_15"/><text:bookmark-start text:name="__RefHeading___tag_15_-_akureyri_1"/><text:bookmark-start text:name="tag_15_-_akureyri"/>Tag 15 - Akureyri<text:bookmark-end text:name="__RefHeading___tag_15_-_akureyri_1"/><text:bookmark-end text:name="tag_15_-_akureyri"/></text:h>
      <text:p text:style-name="Text_20_body">Der Tag beginnt wolkenverhangen und regnerisch. Wir starten trotzdem zu einer Runde um die Tröllaskagi Halbinsel. Der Regen begann auf der Ostseite und begleitete uns bis zur Spitze, wo wir uns in Siglufjörður bei Kaffee und Kuchen aufwärmten. Auf der weiteren Runde hörte der Regen auf, die Wolken blieben und verhinderten tiefhängend den Blick auf die umgebenden Berge. Es bließ ein kalter Wind. Zurück ging es entlang der Öxnadalsá über den Pass Öxnadalsheiði. Da brach sogar die Sonne durch die Wolken. Sie wärmte aber nur ein wenig. Zurück in Akureyri gingen wir zusammen mit einem Hamburger Jeep-Reisenden essen. Rub23 hieß das extravagante Restaurant, Spezialitäten Sushi und Fisch. Ich aß arktischen Saibling - sehr lecker mit einer Zitronen-Soja-Soße, die man aus vielen verschiedenen auswählen konnte. Am Zelt reichte der Hamburger noch eine ordentliche Runde vorgemixten Cocktail Planters Punsch und danach ging's angetüttelt ins Bett.</text:p>
      <text:p text:style-name="Text_20_body"><draw:frame draw:style-name="mediacenter" draw:name="Pool in Hofsós  Legend" text:anchor-type="paragraph" draw:z-index="0" svg:width="16.933333333333cm"><draw:text-box><text:p text:style-name="legendcenter"><draw:frame draw:style-name="mediacenter" draw:name="Pool in Hofsós " text:anchor-type="paragraph" draw:z-index="0" svg:width="16.933333333333cm" svg:height="12.7cm"><draw:image xlink:href="Pictures/243baa9f00e52abf9281ce8a158982c7.jpg" xlink:type="simple" xlink:show="embed" xlink:actuate="onLoad"/></draw:frame>Pool in Hofsós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45:50</meta:creation-date>
    <dc:creator>Generated</dc:creator>
    <dc:date>2026-09-12T19::45:50</dc:date>
    <dc:language>en-US</dc:language>
    <meta:editing-cycles>1</meta:editing-cycles>
    <meta:editing-duration>PT0S</meta:editing-duration>
    <dc:title>blog:island:2013:0818_tag_15</dc:title>
  </office:meta>
</office:document-meta>
</file>