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island:2013:1027_zusammenfassung"/><text:bookmark-start text:name="__RefHeading___zusammenfassung_1"/><text:bookmark-start text:name="zusammenfassung"/>Zusammenfassung<text:bookmark-end text:name="__RefHeading___zusammenfassung_1"/><text:bookmark-end text:name="zusammenfassung"/></text:h>
      <text:p text:style-name="Text_20_body">Was zum Ende noch gesagt werden so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9::06:51</meta:creation-date>
    <dc:creator>Generated</dc:creator>
    <dc:date>2026-09-12T19::06:51</dc:date>
    <dc:language>en-US</dc:language>
    <meta:editing-cycles>1</meta:editing-cycles>
    <meta:editing-duration>PT0S</meta:editing-duration>
    <dc:title>blog:island:2013:1027_zusammenfassung</dc:title>
  </office:meta>
</office:document-meta>
</file>